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2" style:parent-style-name="預設段落字型" style:family="text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color="#FF0000" style:font-size-complex="12pt"/>
    </style:style>
    <style:style style:name="T5" style:parent-style-name="預設段落字型" style:family="text">
      <style:text-properties style:font-name="標楷體" style:font-name-asian="標楷體" fo:color="#FF0000" style:font-size-complex="12pt"/>
    </style:style>
    <style:style style:name="T6" style:parent-style-name="預設段落字型" style:family="text">
      <style:text-properties style:font-name="標楷體" style:font-name-asian="標楷體" fo:color="#FF0000" style:font-size-complex="12pt"/>
    </style:style>
    <style:style style:name="T7" style:parent-style-name="預設段落字型" style:family="text">
      <style:text-properties style:font-name="標楷體" style:font-name-asian="標楷體" fo:color="#FF0000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fo:text-align="end" fo:margin-right="0.4312in" fo:text-indent="0.0986in"/>
    </style:style>
    <style:style style:name="T21" style:parent-style-name="預設段落字型" style:family="text">
      <style:text-properties style:font-name="標楷體" style:font-name-asian="標楷體" fo:color="#FF0000" style:font-size-complex="12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70AD47" style:font-size-complex="12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70AD47" style:font-size-complex="12pt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ableColumn32" style:family="table-column">
      <style:table-column-properties style:column-width="1.5715in" style:use-optimal-column-width="false"/>
    </style:style>
    <style:style style:name="TableColumn33" style:family="table-column">
      <style:table-column-properties style:column-width="3.9375in" style:use-optimal-column-width="false"/>
    </style:style>
    <style:style style:name="TableColumn34" style:family="table-column">
      <style:table-column-properties style:column-width="1.575in" style:use-optimal-column-width="false"/>
    </style:style>
    <style:style style:name="Table31" style:family="table">
      <style:table-properties style:width="7.084in" fo:margin-left="0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Row42" style:family="table-row">
      <style:table-row-properties style:min-row-height="0.3645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預設段落字型" style:family="text">
      <style:text-properties style:font-name="標楷體" style:font-name-asian="標楷體" fo:color="#FF0000" style:font-size-complex="12pt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預設段落字型" style:family="text">
      <style:text-properties style:font-name="Wingdings 2" style:font-name-asian="Wingdings 2" style:font-name-complex="Wingdings 2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Wingdings 2" style:font-name-asian="Wingdings 2" style:font-name-complex="Wingdings 2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Wingdings 2" style:font-name-asian="Wingdings 2" style:font-name-complex="Wingdings 2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Wingdings 2" style:font-name-asian="Wingdings 2" style:font-name-complex="Wingdings 2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Row60" style:family="table-row">
      <style:table-row-properties style:min-row-height="0.4256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62" style:parent-style-name="預設段落字型" style:family="text">
      <style:text-properties style:font-name="標楷體" style:font-name-asian="標楷體" fo:color="#FF0000" style:font-size-complex="12pt"/>
    </style:style>
    <style:style style:name="T63" style:parent-style-name="預設段落字型" style:family="text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Row68" style:family="table-row">
      <style:table-row-properties style:min-row-height="1.1638in"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70" style:parent-style-name="預設段落字型" style:family="text">
      <style:text-properties style:font-name="標楷體" style:font-name-asian="標楷體" fo:color="#FF0000" style:font-size-complex="12pt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 style:language-asian="zh" style:country-asian="HK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language-asian="zh" style:country-asian="HK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language-asian="zh" style:country-asian="HK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language-asian="zh" style:country-asian="HK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language-asian="zh" style:country-asian="HK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Row86" style:family="table-row">
      <style:table-row-properties style:min-row-height="0.3965in"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3965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Row100" style:family="table-row">
      <style:table-row-properties style:min-row-height="0.3965in"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102" style:parent-style-name="預設段落字型" style:family="text">
      <style:text-properties style:font-name="標楷體" style:font-name-asian="標楷體" fo:color="#FF0000" style:font-size-complex="12pt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Row108" style:family="table-row">
      <style:table-row-properties style:min-row-height="0.3965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110" style:parent-style-name="預設段落字型" style:family="text">
      <style:text-properties style:font-name="標楷體" style:font-name-asian="標楷體" fo:color="#FF0000" style:font-size-complex="12pt"/>
    </style:style>
    <style:style style:name="T111" style:parent-style-name="預設段落字型" style:family="text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Row116" style:family="table-row">
      <style:table-row-properties style:min-row-height="0.3965in"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118" style:parent-style-name="預設段落字型" style:family="text">
      <style:text-properties style:font-name="標楷體" style:font-name-asian="標楷體" fo:color="#FF0000" style:font-size-complex="12pt"/>
    </style:style>
    <style:style style:name="T119" style:parent-style-name="預設段落字型" style:family="text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 style:min-row-height="0.3888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/>
      <style:text-properties style:font-name="標楷體" style:font-name-asian="標楷體" fo:font-size="10pt" style:font-size-asian="10pt" style:font-size-complex="10pt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TableColumn135" style:family="table-column">
      <style:table-column-properties style:column-width="1.5715in"/>
    </style:style>
    <style:style style:name="TableColumn136" style:family="table-column">
      <style:table-column-properties style:column-width="1.3819in"/>
    </style:style>
    <style:style style:name="TableColumn137" style:family="table-column">
      <style:table-column-properties style:column-width="3.0513in"/>
    </style:style>
    <style:style style:name="Table134" style:family="table">
      <style:table-properties style:width="6.0048in" fo:margin-left="0in" table:align="left"/>
    </style:style>
    <style:style style:name="TableRow138" style:family="table-row">
      <style:table-row-properties/>
    </style:style>
    <style:style style:name="TableCell139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T142" style:parent-style-name="預設段落字型" style:family="text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indent="0.3333in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52" style:family="table-column">
      <style:table-column-properties style:column-width="1.9166in"/>
    </style:style>
    <style:style style:name="TableColumn153" style:family="table-column">
      <style:table-column-properties style:column-width="5.0729in"/>
    </style:style>
    <style:style style:name="Table151" style:family="table">
      <style:table-properties style:width="6.9895in" fo:margin-left="-0.0034in" table:align="left"/>
    </style:style>
    <style:style style:name="TableRow154" style:family="table-row">
      <style:table-row-properties style:min-row-height="0.368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T15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style:font-size-complex="12pt"/>
    </style:style>
    <style:style style:name="TableRow159" style:family="table-row">
      <style:table-row-properties style:min-row-height="0.368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16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TableRow165" style:family="table-row">
      <style:table-row-properties style:min-row-height="0.368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 style:font-size-complex="12pt"/>
    </style:style>
    <style:style style:name="TableRow170" style:family="table-row">
      <style:table-row-properties style:min-row-height="0.1194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style:vertical-align="middle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5" style:parent-style-name="內文" style:family="paragraph">
      <style:paragraph-properties style:vertical-align="middle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8" style:parent-style-name="內文" style:family="paragraph">
      <style:paragraph-properties fo:margin-left="0.4916in" fo:text-indent="-0.4916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雲林科技大學優先採購公告</text:p>
      <text:p text:style-name="內文"><text:span text:style-name="T2">優先採購公告</text:span><text:span text:style-name="T3">最慢應於</text:span><text:span text:style-name="T4">交貨時間</text:span><text:span text:style-name="T5">5</text:span><text:span text:style-name="T6">天前公告</text:span><text:span text:style-name="T7">，逾時無法作業</text:span><text:span text:style-name="T8">，</text:span><text:span text:style-name="T9">請</text:span><text:span text:style-name="T10">各單位掌握時效</text:span><text:span text:style-name="T11">，</text:span><text:span text:style-name="T12">提早</text:span><text:span text:style-name="T13">送交事務組，</text:span><text:span text:style-name="T14">俾</text:span><text:span text:style-name="T15">利</text:span><text:span text:style-name="T16">及時</text:span><text:span text:style-name="T17">於</text:span><text:span text:style-name="T18">衛福部</text:span><text:span text:style-name="T19">「優先採購網路資訊平台」辦理公告事宜。</text:span></text:p>
      <text:p text:style-name="P20"><text:span text:style-name="T21">*</text:span><text:span text:style-name="T22">為必填<text:s/></text:span><text:span text:style-name="T23"><text:s text:c="58"/></text:span><text:span text:style-name="T24">1</text:span><text:span text:style-name="T25">11</text:span><text:span text:style-name="T26">.</text:span><text:span text:style-name="T27">5</text:span><text:span text:style-name="T28">.</text:span><text:span text:style-name="T29">20</text:span><text:span text:style-name="T30">版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項目</text:p>
          </table:table-cell>
          <table:table-cell table:style-name="TableCell38">
            <text:p text:style-name="P39">內容</text:p>
          </table:table-cell>
          <table:table-cell table:style-name="TableCell40">
            <text:p text:style-name="P41">填寫說明</text:p>
          </table:table-cell>
        </table:table-row>
        <table:table-row table:style-name="TableRow42">
          <table:table-cell table:style-name="TableCell43">
            <text:p text:style-name="內文"><text:span text:style-name="T44">*</text:span><text:span text:style-name="T45">商品類別</text:span></text:p>
          </table:table-cell>
          <table:table-cell table:style-name="TableCell46">
            <text:p text:style-name="內文"><text:span text:style-name="T47"></text:span><text:span text:style-name="T48">西點餐盒</text:span><text:span text:style-name="T49"></text:span><text:span text:style-name="T50">自助式茶點</text:span><text:span text:style-name="T51"></text:span><text:span text:style-name="T52">便當</text:span><text:span text:style-name="T53"></text:span><text:span text:style-name="T54">其它：</text:span><text:span text:style-name="T55"><text:s text:c="8"/></text:span><text:span text:style-name="T56"><text:s text:c="4"/></text:span><text:span text:style-name="T57"><text:s text:c="3"/></text:span></text:p>
          </table:table-cell>
          <table:table-cell table:style-name="TableCell58">
            <text:p text:style-name="P59">其它類別如清潔、印刷、外燴等服務亦可辦理公告</text:p>
          </table:table-cell>
        </table:table-row>
        <table:table-row table:style-name="TableRow60">
          <table:table-cell table:style-name="TableCell61">
            <text:p text:style-name="內文"><text:span text:style-name="T62">*</text:span><text:span text:style-name="T63">商品服務名稱(活動名稱、用途)</text:span>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內文"><text:span text:style-name="T70">*</text:span><text:span text:style-name="T71">商品說明</text:span></text:p>
          </table:table-cell>
          <table:table-cell table:style-name="TableCell72">
            <text:p text:style-name="內文"><text:span text:style-name="T73">商品內容</text:span><text:span text:style-name="T74">:</text:span></text:p>
            <text:p text:style-name="內文"><text:span text:style-name="T75">交貨時間</text:span><text:span text:style-name="T76">:</text:span><text:span text:style-name="T77"><text:s/></text:span></text:p>
            <text:p text:style-name="內文"><text:span text:style-name="T78">交貨地點</text:span><text:span text:style-name="T79">:</text:span></text:p>
            <text:p text:style-name="內文"><text:span text:style-name="T80">數量</text:span><text:span text:style-name="T81">:</text:span></text:p>
            <text:p text:style-name="內文"><text:span text:style-name="T82">其他</text:span><text:span text:style-name="T83">:</text:span></text:p>
          </table:table-cell>
          <table:table-cell table:style-name="TableCell84">
            <text:p text:style-name="P85">採購商品需求、規範(限制)、數量及交貨時間、地點等。</text:p>
          </table:table-cell>
        </table:table-row>
        <table:table-row table:style-name="TableRow86">
          <table:table-cell table:style-name="TableCell87">
            <text:p text:style-name="P88">採購金額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招標限制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內文"><text:span text:style-name="T102">*</text:span><text:span text:style-name="T103">採購單位及連絡人姓名</text:span></text:p>
          </table:table-cell>
          <table:table-cell table:style-name="TableCell104">
            <text:p text:style-name="P105"><text:s/><text:s text:c="20"/>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內文"><text:span text:style-name="T110">*</text:span><text:span text:style-name="T111">採購連絡電話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內文"><text:span text:style-name="T118">*</text:span><text:span text:style-name="T119">電子郵件</text:span>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有無附件上傳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如有附件請E-MAIL至liulc@yuntech.edu.tw</text:p>
          </table:table-cell>
        </table:table-row>
      </table:table>
      <text:p text:style-name="P131">單位承辦人(請核章)： <text:s text:c="8"/><text:s text:c="2"/><text:s text:c="6"/>單位主管(請核章)：<text:s text:c="17"/></text:p>
      <text:p text:style-name="P132"/>
      <text:p text:style-name="P133">-----------------------------------------------------------------------------------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rows-spanned="2">
            <text:p text:style-name="P140">事務組公告後填列:</text:p>
          </table:table-cell>
          <table:table-cell table:style-name="TableCell141">
            <text:p text:style-name="內文"><text:span text:style-name="T142">採購需求編號</text:span></text:p>
          </table:table-cell>
          <table:table-cell table:style-name="TableCell143">
            <text:p text:style-name="P144">公告期間</text:p>
          </table:table-cell>
        </table:table-row>
        <table:table-row table:style-name="TableRow145">
          <table:covered-table-cell>
            <text:p text:style-name="內文"/>
          </table:covered-table-cell>
          <table:table-cell table:style-name="TableCell146">
            <text:p text:style-name="內文"/>
          </table:table-cell>
          <table:table-cell table:style-name="TableCell147">
            <text:p text:style-name="P148"><text:span text:style-name="T149">年 <text:s text:c="2"/>月 <text:s text:c="2"/>日至 <text:s text:c="2"/>月 <text:s text:c="2"/>日 <text:s text:c="3"/>時</text:span></text:p>
          </table:table-cell>
        </table:table-row>
      </table:table>
      <text:p text:style-name="內文">----------------------------------------------------------------------------------------------------------------------------------------</text:p>
      <text:p text:style-name="P150">公告後實際採購內容</text:p>
      <table:table table:style-name="Table151">
        <table:table-columns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內文"><text:span text:style-name="T156">核銷之會簽編號</text:span>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內文"><text:span text:style-name="T161">實際</text:span><text:span text:style-name="T162">活動日期</text:span>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實際採購對象(商家名稱)</text:p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實際採購金額</text:p>
          </table:table-cell>
          <table:table-cell table:style-name="TableCell173">
            <text:p text:style-name="P174"/>
            <text:p text:style-name="P175"><text:span text:style-name="T176">新台幣<text:s/></text:span><text:span text:style-name="T177"><text:s text:c="13"/>元整</text:span></text:p>
          </table:table-cell>
        </table:table-row>
      </table:table>
      <text:p text:style-name="P178"><text:span text:style-name="T179">說明：各單位於優先採購公告期</text:span><text:span text:style-name="T180">間</text:span><text:span text:style-name="T181">過後，如無身心障礙福利機構或團體接洽</text:span><text:span text:style-name="T182">承作</text:span><text:span text:style-name="T183">，即可</text:span><text:span text:style-name="T184">改</text:span><text:span text:style-name="T185">向一般廠商採購，並請</text:span><text:span text:style-name="T186">填寫實際採購內容，</text:span><text:span text:style-name="T187">併同核銷資料</text:span><text:span text:style-name="T188">簽會事務組</text:span><text:span text:style-name="T189">辦理申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44in" fo:margin-right="0.688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D800</meta:initial-creator>
    <dc:creator>User</dc:creator>
    <meta:creation-date>2022-08-12T08:40:00Z</meta:creation-date>
    <dc:date>2022-08-12T08:40:00Z</dc:date>
    <meta:print-date>2022-08-12T08:3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35" meta:character-count="906" meta:row-count="6" meta:non-whitespace-character-count="772"/>
  </office:meta>
</office:document-meta>
</file>