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2" style:parent-style-name="內文" style:family="paragraph">
      <style:paragraph-properties fo:widows="2" fo:orphans="2" fo:text-align="center" fo:line-height="0.2777in"/>
    </style:style>
    <style:style style:name="T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" style:parent-style-name="內文" style:family="paragraph">
      <style:paragraph-properties fo:widows="2" fo:orphans="2"/>
      <style:text-properties style:font-name="標楷體" style:font-name-asian="標楷體" style:font-name-complex="新細明體" fo:color="#0070C0" style:letter-kerning="false" fo:font-size="14pt" style:font-size-asian="14pt" style:font-size-complex="14pt"/>
    </style:style>
    <style:style style:name="P10" style:parent-style-name="內文" style:family="paragraph">
      <style:paragraph-properties fo:widows="2" fo:orphans="2"/>
      <style:text-properties style:font-name="標楷體" style:font-name-asian="標楷體" style:font-name-complex="新細明體" fo:color="#0070C0" style:letter-kerning="false" fo:font-size="14pt" style:font-size-asian="14pt" style:font-size-complex="14pt"/>
    </style:style>
    <style:style style:name="P11" style:parent-style-name="內文" style:family="paragraph">
      <style:paragraph-properties fo:widows="2" fo:orphans="2"/>
      <style:text-properties style:font-name="標楷體" style:font-name-asian="標楷體" style:font-name-complex="新細明體" fo:color="#0070C0" style:letter-kerning="false" fo:font-size="14pt" style:font-size-asian="14pt" style:font-size-complex="14pt"/>
    </style:style>
    <style:style style:name="P12" style:parent-style-name="內文" style:family="paragraph">
      <style:paragraph-properties fo:widows="2" fo:orphans="2" fo:margin-left="0.2937in" fo:text-indent="-0.293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" style:parent-style-name="內文" style:family="paragraph">
      <style:paragraph-properties fo:widows="2" fo:orphans="2" fo:margin-left="0.2937in" fo:text-indent="-0.2937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" style:parent-style-name="預設段落字型" style:family="text">
      <style:text-properties style:font-name="Arial" style:font-name-asian="標楷體" style:font-name-complex="Arial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7" style:parent-style-name="清單段落" style:list-style-name="LFO1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8" style:parent-style-name="清單段落" style:list-style-name="LFO1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9" style:parent-style-name="清單段落" style:list-style-name="LFO1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國立雲林科技大學<text:s/>資管系</text:p>
      <text:p text:style-name="P2"><text:span text:style-name="T3">勞動權益及勞工安全教育<text:s/></text:span><text:span text:style-name="T4">宣</text:span><text:span text:style-name="T5">導</text:span><text:span text:style-name="T6">回</text:span><text:span text:style-name="T7">饋</text:span><text:span text:style-name="T8">表</text:span></text:p>
      <text:p text:style-name="P9">實習學年期:</text:p>
      <text:p text:style-name="P10">實習生姓名：</text:p>
      <text:p text:style-name="P11">實習生學號：</text:p>
      <text:p text:style-name="P12">□已於實習前參加系所或研發處辦理的實習行前說明會(含勞動權益及安全講習)，或觀看系所或研發處製作的簡報資料。</text:p>
      <text:p text:style-name="P13"><text:span text:style-name="T14">□已至勞動部-全民勞教e網/學習園地/職業安全衛生</text:span><text:a xlink:href="https://reurl.cc/AyWGk3" office:target-frame-name="_blank" xlink:show="new"><text:span text:style-name="T15">https://reurl.cc/AyWGk3</text:span></text:a><text:span text:style-name="T16">觀看職業安全教育影片(至少1部影片與實習工作內容相關)。</text:span></text:p>
      <text:list text:style-name="LFO1" text:continue-numbering="true">
        <text:list-item>
          <text:p text:style-name="P17">影片名稱：</text:p>
        </text:list-item>
        <text:list-item>
          <text:p text:style-name="P18">觀看日期：    年    月    日</text:p>
        </text:list-item>
        <text:list-item>
          <text:p text:style-name="P19">重點摘錄(至少100字)：</text:p>
        </text:list-item>
      </text:list>
      <text:p text:style-name="P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鄭心喬</dc:creator>
    <meta:creation-date>2024-08-08T03:10:00Z</meta:creation-date>
    <dc:date>2024-08-08T03:10:00Z</dc:date>
    <meta:template xlink:href="Normal" xlink:type="simple"/>
    <meta:editing-cycles>2</meta:editing-cycles>
    <meta:editing-duration>PT0S</meta:editing-duration>
    <meta:document-statistic meta:page-count="1" meta:paragraph-count="1" meta:word-count="41" meta:character-count="277" meta:row-count="1" meta:non-whitespace-character-count="237"/>
  </office:meta>
</office:document-meta>
</file>